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het gebruik van een verhuurvergunning aan Pieterstraat 25 t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huurvergunning (opkoopbescherming)</text:span>
          </text:p>
            <text:p text:style-name="common-al">
            <text:span text:style-name="nadrukvet">Aangevraagd</text:span>
          </text:p>
            <text:p text:style-name="last-al">2611 CV | Pieterstraat 25 | 4 me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374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Delft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Aanvraag voor het gebruik van een verhuurvergunning aan Pieterstraat 25 te Delf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740</meta:user-defined>
    <meta:user-defined meta:name="OVERHEIDop.GmbID/DC.identifier">gmb-2026-373740</meta:user-defined>
    <meta:user-defined meta:name="OVERHEIDop.versieInformatie"/>
  </office:meta>
</office:document-meta>
</file>