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inmeten van aardgasleiding, Hoek de Kuinder en Industrieweg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Verzoeklocatie 2026072400073.</text:p>
            <text:p text:style-name="common-al">
            
          </text:p>
            <text:p text:style-name="common-al">Burgemeester en wethouders van Heerenveen maken bekend dat zij een melding hebben ontvangen met betrekking tot het inmeten van aardgasleiding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 SAM-306507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37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7204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Melding milieubelastende activiteit inmeten van aardgasleiding, Hoek de Kuinder en Industrieweg te Heerenve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39</meta:user-defined>
    <meta:user-defined meta:name="OVERHEIDop.GmbID/DC.identifier">gmb-2026-373739</meta:user-defined>
    <meta:user-defined meta:name="OVERHEIDop.versieInformatie"/>
  </office:meta>
</office:document-meta>
</file>