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4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4-3-3-1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4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4-4-3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1-4-4-3-1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leidsregel tot wijziging van de beleidsregel meerjarige subsidieverstrekking Alkmaa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Alkmaar,</text:p>
            <text:p text:style-name="al"/>
            <text:p text:style-name="al">Gelet op artikel 2 lid 6, artikel 6 lid 7, artikel 8 lid 7 en artikel 11 lid 2 van de Algemene subsidieverordening Alkmaar 2019;</text:p>
            <text:p text:style-name="al"/>
            <text:p text:style-name="al">Gelet op artikel 4.81 van de Algemene wet bestuursrecht;</text:p>
            <text:p text:style-name="al"/>
            <text:p text:style-name="al">
            <text:span text:style-name="nadrukvet">Besluit:</text:span>
          </text:p>
            <text:p text:style-name="al"/>
            <text:p text:style-name="al">Vast te stellen de beleidsregel tot wijziging van de beleidsregel meerjarige subsidieverstrekking Alkmaar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De beleidsregel meerjarige subsidieverstrekking Alkmaar wordt als volgt gewijzigd:</text:p>
            <text:p text:style-name="al"/>
            <text:list text:style-name="id1-3-2-2-1-4">
              <text:list-item text:style-override="id1-3-2-2-1-4-1">
                <text:number>A.</text:number>
                <text:p text:style-name="al">In artikel 3 lid 1 onder b wordt het bedrag “€100.000” vervangen door “€ 50.000”</text:p>
              </text:list-item>
              <text:list-item text:style-override="id1-3-2-2-1-4-2">
                <text:number>B.</text:number>
                <text:p text:style-name="al">Artikel 3 lid 2 komt te luiden:</text:p>
                <text:p text:style-name="al"/>
                <text:p text:style-name="al">Bij de verlening van een meerjarige subsidie wordt het subsidiebedrag in het eerste jaar eenmalig met 2,5% gekort. Deze 2,5% wordt berekend over het verleende subsidiebedrag van de structurele activiteiten van het jaar voorafgaand aan het eerste jaar van de meerjarige subsidieaanvraag.</text:p>
              </text:list-item>
              <text:list-item text:style-override="id1-3-2-2-1-4-3">
                <text:number>C.</text:number>
                <text:p text:style-name="al">Artikel 3 lid 4 onder c komt te luiden:</text:p>
                <text:list text:style-name="id1-3-2-2-1-4-3-3">
                  <text:list-item text:style-override="id1-3-2-2-1-4-3-3-1">
                    <text:number>c.</text:number>
                    <text:p text:style-name="al">er een subsidierelatie is met de aanvrager van minder dan 3 jaar voorafgaand aan de meerjarige aanvraag;</text:p>
                  </text:list-item>
                </text:list>
              </text:list-item>
              <text:list-item text:style-override="id1-3-2-2-1-4-4">
                <text:number>D.</text:number>
                <text:p text:style-name="al">Aan artikel 3 lid 4 wordt toegevoegd:</text:p>
                <text:list text:style-name="id1-3-2-2-1-4-4-3">
                  <text:list-item text:style-override="id1-3-2-2-1-4-4-3-1">
                    <text:number>e.</text:number>
                    <text:p text:style-name="al">de subsidie niet voor 4 kalender-of boekjaren is aangevraagd.</text:p>
                  </text:list-item>
                </text:list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 -</text:span>  Overgangsrecht en inwerkingtreding:</text:p>
            <text:list text:style-name="id1-3-2-2-2-2">
              <text:list-item text:style-override="id1-3-2-2-2-2">
                <text:number>1.</text:number>
                <text:p text:style-name="al">De beleidsregel meerjarige subsidieverstrekking Alkmaar zoals deze geldt voor inwerkingtreding van dit besluit tot wijziging blijft van toepassing op reeds meerjarig verleende subsidies.</text:p>
              </text:list-item>
              <text:list-item text:style-override="id1-3-2-2-2-3">
                <text:number>2.</text:number>
                <text:p text:style-name="al">Deze beleidsregel treedt in werking op 1 juni 2026. Indien de bekendmaking na deze datum plaatsvindt, treedt dit besluit in werking op de dag na bekendmaking en werkt terug tot en met 1 juni 2026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De burgemeester,</text:span></text:p>
            <text:p><text:span text:style-name="functie">mw. drs. A.M.C.G. Schouten</text:span></text:p>
          </text:section>
          <text:section text:name="ondertekening_id1-3-2-3-2">
            <text:p><text:span text:style-name="functie"/></text:p>
            <text:p><text:span text:style-name="functie">de secretaris,</text:span></text:p>
            <text:p><text:span text:style-name="functie">dhr. R.M. Reu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37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5/xml/MC-DRP-Beleidsregels-Web-CB.xml</meta:user-defined>
    <meta:user-defined meta:name="OVERHEID.Gemeente/DC.creator">Alkmaar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Financiën | Organisatie en beleid</meta:user-defined>
    <meta:user-defined meta:name="DC.source">artikel 4:81 van de Algemene wet bestuursrecht]|[1.0:c:BWBR0005537&amp;artikel=4%3A81&amp;g=2024-01-01</meta:user-defined>
    <meta:user-defined meta:name="DC.source">artikel 2, lid 6 van de Algemene subsidieverordening Alkmaar 2019]|[https://lokaleregelgeving.overheid.nl/CVDR623786/1#artikel_2.</meta:user-defined>
    <meta:user-defined meta:name="DC.source">artikel 6, lid 7 van de Algemene subsidieverordening Alkmaar 2019]|[https://lokaleregelgeving.overheid.nl/CVDR623786/1#artikel_6.</meta:user-defined>
    <meta:user-defined meta:name="DC.source">artikel 8, lid 7 van de Algemene subsidieverordening Alkmaar 2019]|[https://lokaleregelgeving.overheid.nl/CVDR623786/1#artikel_8.</meta:user-defined>
    <meta:user-defined meta:name="DC.source">artikel 11, lid 2 van de Algemene subsidieverordening Alkmaar 2019]|[https://lokaleregelgeving.overheid.nl/CVDR623786/1#artikel_11.</meta:user-defined>
    <meta:user-defined meta:name="DCTERMS.alternative">Beleidsregel meerjarige subsidieverstrekking Alkmaar</meta:user-defined>
    <dc:language>nl</dc:language>
    <meta:user-defined meta:name="OVERHEIDop.locatietype/OVERHEIDop.gebiedsmarkering">Gemeente</meta:user-defined>
    <meta:user-defined meta:name="DC.title">Beleidsregel met betrekking tot de meerjarig subsidieverle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737</meta:user-defined>
    <meta:user-defined meta:name="OVERHEIDop.betreftRegeling">CVDR719292_2</meta:user-defined>
    <meta:user-defined meta:name="xs:date/OVERHEIDop.startdatum">2026-08-07</meta:user-defined>
    <meta:user-defined meta:name="OVERHEIDop.GmbID/DC.identifier">gmb-2026-373737</meta:user-defined>
    <meta:user-defined meta:name="OVERHEIDop.versieInformatie"/>
  </office:meta>
</office:document-meta>
</file>