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melding besloten Buurtborrel voor bewoners Verkerckstraat Surhuisterveen op 22 augustus 2026 20.00-01.00 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Achtkarspelen is geen vergunning of ontheffing (meer) nodig, maar geldt wel een meldingsplicht. Deze meldingen worden geplaatst op de evenementenkalender van de gemeente Achtkarspelen.</text:p>
            <text:p text:style-name="common-al">Op <text:span text:style-name="nadrukvet">01-08-2026</text:span> is de volgende melding binnengekomen:</text:p>
            <text:p text:style-name="last-al">Surhuisterveen, grasveld Verkerckstraat, besloten buurtborrel op 22 augustus 2026 van 20.00 tot 01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37373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3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3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chtkarspelen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Z2026-001165</meta:user-defined>
    <meta:user-defined meta:name="DCTERMS.abstract">Buurtborrel voor bewoners Verkerckstraat Surhuisterveen op 22 augustus 2026 20.00-01.00 uur</meta:user-defined>
    <dc:language>nl</dc:language>
    <meta:user-defined meta:name="OVERHEIDop.locatietype/OVERHEIDop.gebiedsmarkering">Punt</meta:user-defined>
    <meta:user-defined meta:name="DC.title">Gemeente Achtkarspelen - melding besloten Buurtborrel voor bewoners Verkerckstraat Surhuisterveen op 22 augustus 2026 20.00-01.00 uu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35</meta:user-defined>
    <meta:user-defined meta:name="OVERHEIDop.GmbID/DC.identifier">gmb-2026-373735</meta:user-defined>
    <meta:user-defined meta:name="OVERHEIDop.versieInformatie"/>
  </office:meta>
</office:document-meta>
</file>