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Hemonystraat 66 1074B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plitsen van het gebouw in appartementsrechten.</text:p>
            <text:p text:style-name="common-al">Zaakadres: Hemonystraat 66-1 1074BT Amsterdam, Hemonystraat 66-2 1074BT Amsterdam, Hemonystraat 66-3 1074BT Amsterdam, Hemonystraat 66-4 1074BT Amsterdam, Hemonystraat 66-H 1074BT Amsterdam</text:p>
            <text:p text:style-name="common-al">Datum ontvangst: 29-07-2026</text:p>
            <text:p text:style-name="common-al">Zaaknummer: Z2026-03380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73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3809</meta:user-defined>
    <meta:user-defined meta:name="DCTERMS.abstract">het splitsen van het gebouw in appartementsrechten op het adres Hemonystraat 6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splitsingsvergunning Hemonystraat 66 1074BT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30</meta:user-defined>
    <meta:user-defined meta:name="OVERHEIDop.GmbID/DC.identifier">gmb-2026-373730</meta:user-defined>
    <meta:user-defined meta:name="OVERHEIDop.versieInformatie"/>
  </office:meta>
</office:document-meta>
</file>