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Evenementen voor Vintage market op de Kelders en de Brol in Leeuwarden (EVK-2026-03866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Evenementen voor Vintage market op de Kelders en de Brol in Leeuwarden. </text:span>
          </text:p>
            <text:p text:style-name="common-al">
            
          </text:p>
            <text:p text:style-name="common-al">Het evenement is op 5 september 2026</text:p>
            <text:p text:style-name="common-al"/>
            <text:p text:style-name="last-al">Bezwaar: Tegen deze meld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737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VK-2026-038663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Evenementen voor Vintage market op de Kelders en de Brol in Leeuwarden (EVK-2026-038663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20</meta:user-defined>
    <meta:user-defined meta:name="OVERHEIDop.GmbID/DC.identifier">gmb-2026-373720</meta:user-defined>
    <meta:user-defined meta:name="OVERHEIDop.versieInformatie"/>
  </office:meta>
</office:document-meta>
</file>