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legaliseren praktijkruimte in het bijgebouw met plat dak, Ridder Zwederlaan 7 8042CA Zwolle [Zaaknummer 0193ESUITE8857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1-07-2026</text:p>
            <text:p text:style-name="common-al">
            <text:span text:style-name="nadrukvet">Locatie:</text:span> Ridder Zwederlaan 7 8042CA Zwolle</text:p>
            <text:p text:style-name="common-al">
            <text:span text:style-name="nadrukvet">Zaakomschrijving:</text:span> het legaliseren van een praktijkruimte in een bijgebouw</text:p>
            <text:p text:style-name="common-al">
            <text:span text:style-name="nadrukvet">Zaaknummer:</text:span> 0193ESUITE88577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88577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8857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37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885772026</meta:user-defined>
    <meta:user-defined meta:name="DCTERMS.abstract">het legaliseren van een praktijkruimte in een bijgebouw</meta:user-defined>
    <dc:language>nl</dc:language>
    <meta:user-defined meta:name="DC.title">Verleende omgevingsvergunning, legaliseren praktijkruimte in het bijgebouw met plat dak, Ridder Zwederlaan 7 8042CA Zwolle [Zaaknummer 0193ESUITE885772026]</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ZWOLLE_202608_GFO_ZAKEN_6379282_BOPA Ridder Zwe...|exb-2026-27893</meta:user-defined>
    <meta:user-defined meta:name="OVERHEIDop.externeBijlage">Afwijkvergunning|exb-2026-27894</meta:user-defined>
    <meta:user-defined meta:name="OVERHEIDop.publicationIssue">373719</meta:user-defined>
    <meta:user-defined meta:name="OVERHEIDop.GmbID/DC.identifier">gmb-2026-373719</meta:user-defined>
    <meta:user-defined meta:name="OVERHEIDop.versieInformatie"/>
  </office:meta>
</office:document-meta>
</file>