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Strijdersdijk 2 Cad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juli 2026 hebben wij een melding ontvangen voor de locatie Strijdersdijk 2, 4506HP Cadzand.</text:p>
            <text:p text:style-name="common-al">Het gaat om een melding in het kader van het Besluit activiteiten leefomgeving (Bal), over het opslaan van propaan in een opslagtank met een inhoud van 1120 liter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last-al">De melding is geregistreerd onder nummer Z2026-0000599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7371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lui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Strijdersdijk 2 Cadza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17</meta:user-defined>
    <meta:user-defined meta:name="OVERHEIDop.GmbID/DC.identifier">gmb-2026-373717</meta:user-defined>
    <meta:user-defined meta:name="OVERHEIDop.versieInformatie"/>
  </office:meta>
</office:document-meta>
</file>