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ompetterssteeg 5 1012H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nieuwen van de gevelpui</text:p>
            <text:p text:style-name="common-al">Zaakadres: Trompetterssteeg 5 1012HB Amsterdam</text:p>
            <text:p text:style-name="common-al">Datum ontvangst: 22-06-2026</text:p>
            <text:p text:style-name="common-al">Zaaknummer: Z2026-027335</text:p>
            <text:p text:style-name="common-al">DSO-nummer: 20260622011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35</meta:user-defined>
    <meta:user-defined meta:name="DCTERMS.abstract">* veranderen en vernieuwen van de gevel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ompetterssteeg 5 1012HB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15</meta:user-defined>
    <meta:user-defined meta:name="OVERHEIDop.GmbID/DC.identifier">gmb-2026-373715</meta:user-defined>
    <meta:user-defined meta:name="OVERHEIDop.versieInformatie"/>
  </office:meta>
</office:document-meta>
</file>