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: Aanvraag vergunning voor het verlengen van de in-uitrit richting Andorrastraat aan Antoniusstraat 23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p 24-06-2026 09:00 is onderstaande kennisgeving gepubliceerd, beschikbaar via <text:a xlink:href="https://eur05.safelinks.protection.outlook.com/?url=https%3A%2F%2Fzoek.officielebekendmakingen.nl%2Fgmb-2026-300767.html&amp;data=05%7C02%7Copenbareruimte%40loonopzand.nl%7Cbf7d1b67586a4741e8e708dee717549c%7C827a12e58a0441488b7a2d21e340a757%7C0%7C0%7C639202284552113612%7CUnknown%7CTWFpbGZsb3d8eyJFbXB0eU1hcGkiOnRydWUsIlYiOiIwLjAuMDAwMCIsIlAiOiJXaW4zMiIsIkFOIjoiTWFpbCIsIldUIjoyfQ%3D%3D%7C0%7C%7C%7C&amp;sdata=lhMeGXIFcClSx4dlpUkocv%2FYVvaHW7Iy%2BDB98pWrbno%3D&amp;reserved=0" xlink:type="simple"><text:span text:style-name="nadrukondlijn">Gemeenteblad 2026, 300767</text:span></text:a>. Het betreft geen formele aanvraag voor een omgevingsvergunning, zodat deze kennisgeving niet gepubliceerd had moeten worden.</text:p>
            <text:list text:style-name="id1-3-2-1-1-2">
              <text:list-item text:style-override="id1-3-2-1-1-2-1">
                <text:number>-</text:number>
                <text:p text:style-name="al"> Antoniusstraat 23, 5171 DA Kaatsheuvel, het verlengen van de in-uitrit richting Andorrastraat (0809Z2610371 ontvangen 18-06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37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809Z2610371 </meta:user-defined>
    <dc:language>nl</dc:language>
    <meta:user-defined meta:name="OVERHEIDop.locatietype/OVERHEIDop.gebiedsmarkering">Adres</meta:user-defined>
    <meta:user-defined meta:name="DC.title">Rectificatie: Aanvraag vergunning voor het verlengen van de in-uitrit richting Andorrastraat aan Antoniusstraat 23 te Kaatsheuv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13</meta:user-defined>
    <meta:user-defined meta:name="OVERHEIDop.GmbID/DC.identifier">gmb-2026-373713</meta:user-defined>
    <meta:user-defined meta:name="OVERHEIDop.versieInformatie"/>
  </office:meta>
</office:document-meta>
</file>