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ctificatie: Aanvraag vergunning voor het uitbreiden van een woonwagenlocatie met 4 extra standplaatsen aan Capelsestraat 6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Op 23-07-2026 09:00 is onderstaande kennisgeving gepubliceerd, beschikbaar via <text:a xlink:href="https://zoek.officielebekendmakingen.nl/gmb-2026-354518.html?utm_campaign=20260724&amp;utm_source=attenderingsmakelaar&amp;utm_medium=email&amp;utm_term=gemeente_loon%20op%20zand&amp;utm_content=over_uw_buurt" xlink:type="simple"><text:span text:style-name="nadrukondlijn">Gemeenteblad 2026, 30067</text:span></text:a>. Het betreft geen formele aanvraag voor een omgevingsvergunning, zodat deze kennisgeving niet gepubliceerd had moeten worden. </text:p>
            <text:list text:style-name="id1-3-2-1-1-2">
              <text:list-item text:style-override="id1-3-2-1-1-2-1">
                <text:number>-</text:number>
                <text:p text:style-name="al">Capelsestraat 6, 5171 TC Kaatsheuvel, het uitbreiden van een woonwagenlocatie met 4 extra stanplaatsen (0809Z2611910 ontvangen 21-07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371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1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1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1910 </meta:user-defined>
    <dc:language>nl</dc:language>
    <meta:user-defined meta:name="OVERHEIDop.locatietype/OVERHEIDop.gebiedsmarkering">Adres</meta:user-defined>
    <meta:user-defined meta:name="DC.title">Rectificatie: Aanvraag vergunning voor het uitbreiden van een woonwagenlocatie met 4 extra standplaatsen aan Capelsestraat 6 te Kaatsheuv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11</meta:user-defined>
    <meta:user-defined meta:name="OVERHEIDop.GmbID/DC.identifier">gmb-2026-373711</meta:user-defined>
    <meta:user-defined meta:name="OVERHEIDop.versieInformatie"/>
  </office:meta>
</office:document-meta>
</file>