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akkapel achtergevel vervangen door opgemetselde achtergevel en plaatsen dakraam, Marnixstraat 7 2316EJ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00217</text:p>
            <text:p text:style-name="common-al">
            <text:span text:style-name="nadrukvet">Ingekomen:</text:span> 09-06-2026</text:p>
            <text:p text:style-name="common-al">
            <text:span text:style-name="nadrukvet">Datum besluit:</text:span> 30-07-2026</text:p>
            <text:p text:style-name="common-al">
            <text:span text:style-name="nadrukvet">Locatie:</text:span> Marnixstraat 7 2316EJ Leiden</text:p>
            <text:p text:style-name="common-al">
            <text:span text:style-name="nadrukvet">Projectomschrijving:</text:span> dakkapel achtergevel vervangen door opgemetselde achtergevel en plaatsen dakraam</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00217</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371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1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1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00217</meta:user-defined>
    <meta:user-defined meta:name="DCTERMS.abstract">dakkapel achtergevel vervangen door opgemetselde achtergevel en plaatsen dakraa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dakkapel achtergevel vervangen door opgemetselde achtergevel en plaatsen dakraam, Marnixstraat 7 2316EJ Leiden</meta:user-defined>
    <meta:user-defined meta:name="DCTERMS.W3CDTF/DCTERMS.available">2026-08-13</meta:user-defined>
    <meta:user-defined meta:name="DCTERMS.W3CDTF/OVERHEIDop.jaargang">2026</meta:user-defined>
    <meta:user-defined meta:name="OVERHEIDop.externeBijlage">LEIDEN_202606_GFO_ZAKEN_834067_Samenvatting 000|exb-2026-27892</meta:user-defined>
    <meta:user-defined meta:name="OVERHEIDop.publicationIssue">373710</meta:user-defined>
    <meta:user-defined meta:name="OVERHEIDop.GmbID/DC.identifier">gmb-2026-373710</meta:user-defined>
    <meta:user-defined meta:name="OVERHEIDop.versieInformatie"/>
  </office:meta>
</office:document-meta>
</file>