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plaatsen van twee lichtmast reclames BOPA, Lammenschansweg Leiden, Vrijheidslaa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voor een buitenplanse omgevingsplanactiviteit (Bopa) </text:p>
            <text:p text:style-name="common-al">
            <text:span text:style-name="nadrukvet">Kenmerk:</text:span> Z/26/3980389</text:p>
            <text:p text:style-name="common-al">
            <text:span text:style-name="nadrukvet">Ingekomen:</text:span> 20-04-2026</text:p>
            <text:p text:style-name="common-al">
            <text:span text:style-name="nadrukvet">Datum besluit:</text:span> 30-07-2026</text:p>
            <text:p text:style-name="common-al">
            <text:span text:style-name="nadrukvet">Locatie:</text:span> Lammenschansweg Leiden, Vrijheidslaan Leiden</text:p>
            <text:p text:style-name="common-al">
            <text:span text:style-name="nadrukvet">Projectomschrijving:</text:span> verplaatsen van twee lichtmast reclames BOPA</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80389</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36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80389</meta:user-defined>
    <meta:user-defined meta:name="DCTERMS.abstract">verplaatsen van twee lichtmast reclames BOPA</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verplaatsen van twee lichtmast reclames BOPA, Lammenschansweg Leiden, Vrijheidslaan Leiden</meta:user-defined>
    <meta:user-defined meta:name="DCTERMS.W3CDTF/DCTERMS.available">2026-08-13</meta:user-defined>
    <meta:user-defined meta:name="DCTERMS.W3CDTF/OVERHEIDop.jaargang">2026</meta:user-defined>
    <meta:user-defined meta:name="OVERHEIDop.externeBijlage">Samenvatting 000 (2026042000868)|exb-2026-27891</meta:user-defined>
    <meta:user-defined meta:name="OVERHEIDop.publicationIssue">373691</meta:user-defined>
    <meta:user-defined meta:name="OVERHEIDop.GmbID/DC.identifier">gmb-2026-373691</meta:user-defined>
    <meta:user-defined meta:name="OVERHEIDop.versieInformatie"/>
  </office:meta>
</office:document-meta>
</file>