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verbouwen van de woning aan Platanenstraat 76 Zwarte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6W1913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1 augustus 2026. De gemeente Barneveld neemt daarover waarschijnlijk binnen 8 weken na 1 augustus 2026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7368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8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8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verbouwen van de woning aan Platanenstraat 76 Zwartebroe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86</meta:user-defined>
    <meta:user-defined meta:name="OVERHEIDop.GmbID/DC.identifier">gmb-2026-373686</meta:user-defined>
    <meta:user-defined meta:name="OVERHEIDop.versieInformatie"/>
  </office:meta>
</office:document-meta>
</file>