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Goorkamp 6 Voorthuizen, gereedmelding, nieuwbouw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84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36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Goorkamp 6 Voorthuizen, gereedmelding, nieuwbouwwoning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71</meta:user-defined>
    <meta:user-defined meta:name="OVERHEIDop.GmbID/DC.identifier">gmb-2026-373671</meta:user-defined>
    <meta:user-defined meta:name="OVERHEIDop.versieInformatie"/>
  </office:meta>
</office:document-meta>
</file>