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Meikade 42 Ede, het realiseren van een wasplaats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270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7366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6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6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Meikade 42 Ede, het realiseren van een wasplaats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661</meta:user-defined>
    <meta:user-defined meta:name="OVERHEIDop.GmbID/DC.identifier">gmb-2026-373661</meta:user-defined>
    <meta:user-defined meta:name="OVERHEIDop.versieInformatie"/>
  </office:meta>
</office:document-meta>
</file>