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alkwijk, Kaaidijk 7, melding mobiel bre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kendmaking melding mobiel breken op de Kaaidijk 7 in Schalkwijk </text:span>
          </text:p>
            <text:p text:style-name="common-al">Het college van burgemeester en wethouders van de gemeente Houten heeft op 27 juli 2026 van Van </text:p>
            <text:p text:style-name="common-al">de Kraats en Bouw B.V. te Ede een melding ontvangen op basis van artikel 7.33 van De vraag over </text:p>
            <text:p text:style-name="common-al">het wettelijk kader is niet goed beantwoord. Vul zelf in.. Deze melding gaat over mobiel breken op de </text:p>
            <text:p text:style-name="common-al">locatie Kaaidijk 7 in Schalkwijk. </text:p>
            <text:p text:style-name="common-al">
            <text:span text:style-name="nadrukvet">Geen bezwaar en beroep </text:span>
          </text:p>
            <text:p text:style-name="common-al">Deze kennisgeving is bedoeld om de omgeving te informeren over de activiteit. Deze kennisgeving is </text:p>
            <text:p text:style-name="common-al">geen besluit zoals beschreven in artikel 1:3 van de Algemene wet bestuursrecht. Bezwaar en beroep </text:p>
            <text:p text:style-name="common-al">zijn dus niet mogelijk. </text:p>
            <text:p text:style-name="common-al">
            <text:span text:style-name="nadrukvet">Meer informatie? </text:span>
          </text:p>
            <text:p text:style-name="common-al">Heeft u vragen? Neemt u dan contact op met de ODU via telefoonnummer 030-7023200 of </text:p>
            <text:p text:style-name="common-al">asbest@odu.nl. Vermeldt u hierbij ons zaakkenmerk: Z/26/2047714. </text:p>
            <text:p text:style-name="common-al">
            <text:span text:style-name="nadrukvet">Op de hoogte blijven? </text:span>
          </text:p>
            <text:p text:style-name="common-al">Wilt u op de hoogte blijven van publicaties van de overheid over uw omgeving? Abonneert u zich dan </text:p>
            <text:p text:style-name="common-al">via overheid.nl op de e-mailservice. U krijgt dan bericht als er een melding of besluit wordt </text:p>
            <text:p text:style-name="common-al">gepubliceerd over een locatie in uw buurt.</text:p>
            <text:p text:style-name="common-al"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7365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ou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Schalkwijk, Kaaidijk 7, melding mobiel brek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58</meta:user-defined>
    <meta:user-defined meta:name="OVERHEIDop.GmbID/DC.identifier">gmb-2026-373658</meta:user-defined>
    <meta:user-defined meta:name="OVERHEIDop.versieInformatie"/>
  </office:meta>
</office:document-meta>
</file>