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dergrond nutsvoorzieningen Enexis Steenovenweg</text:p>
      <text:section text:name="zakelijke-mededeling_id1-3-2" text:style-name="zakelijke-mededeling">
        <text:section text:name="zakelijke-mededeling-tekst_id1-3-2-1" text:style-name="zakelijke-mededeling-tekst">
          <text:section text:name="tekst_id1-3-2-1-1" text:style-name="tekst">
            <text:p text:style-name="common-al">De gemeente Helmond is voornemens om met Enexis Netbeheer B.V. een koopovereenkomst aan te gaan voor de verkoop aan Enexis Netbeheer B.V. van het perceel grond uitmakende het aan Enexis Netbeheer B.V. en de gemeente Helmond genoegzaam bekende gedeelte van het perceel kadastraal bekend gemeente Helmond, sectie T, nummer 6467 (gedeeltelijk), ter grootte van ongeveer 3 are 60 centiare, gelegen hoek Steenovenweg / Hortsedijk te Helmond, bestemd voor de bouw van een nieuw middenspanningsstation.</text:p>
            <text:p text:style-name="common-al">De gemeente is van mening dat er geen mededingingsruimte hoeft te worden geboden omdat deze partij om de navolgende redenen redelijkerwijs als enige serieuze gegadigde voor de aankoop in aanmerking komt:</text:p>
            <text:list text:style-name="id1-3-2-1-1-3">
              <text:list-item text:style-override="id1-3-2-1-1-3-1">
                <text:number>–</text:number>
                <text:p text:style-name="al">het betreft de verkoop van grond aan Enexis Netbeheer B.V. Deze partij, zijnde een netbeheerder, is als enige verantwoordelijk voor de aanleg van nutsvoorzieningen in de gemeente Helmond (monopolypositie). </text:p>
              </text:list-item>
            </text:list>
            <text:p text:style-name="last-al">De gemeente zal na een wachttijd van 21 kalenderdagen na de datum van deze publicatie uitvoering geven aan haar voornemen. Als u van mening bent dat het niet is toegestaan dat de gemeente Helmond deze koopovereenkomst aangaat, omdat u op basis van bovenstaande redenen ook als mogelijke gegadigde kan worden aangemerkt, dan dient u binnen 21 kalenderdagen na de datum van deze publicatie een mail te sturen naar <text:a xlink:href="mailto:Grondbedrijfjuristen@helmond.nl" xlink:type="simple"><text:span text:style-name="nadrukondlijn">Grondbedrijfjuristen@helmond.nl</text:span></text:a>. In die mail dient u aan te geven waarom u van mening bent dat u tevens als mogelijke gegadigde dient te worden aangemerkt. Indien er binnen de genoemde termijn geen mail is binnengekomen vervalt het recht om tegen het voornemen en/of de koopovereenkomst op te komen. Ook vervalt dan het recht op schadevergoeding of welke andere aanspraak dan ook. De reden voor het opnemen van deze vervaltermijn is dat de gemeente Helmond en haar contractspartij(en) onredelijk worden benadeeld indien derden ook na voornoemde vervaltermijn nog tegen de koopovereenkomst zouden kunnen op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7365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Ondergrond nutsvoorzieningen Enexis Steenovenweg</meta:user-defined>
    <meta:user-defined meta:name="DCTERMS.W3CDTF/DCTERMS.available">2026-08-06</meta:user-defined>
    <meta:user-defined meta:name="DCTERMS.W3CDTF/OVERHEIDop.jaargang">2026</meta:user-defined>
    <meta:user-defined meta:name="OVERHEIDop.publicationIssue">373657</meta:user-defined>
    <meta:user-defined meta:name="OVERHEIDop.GmbID/DC.identifier">gmb-2026-373657</meta:user-defined>
    <meta:user-defined meta:name="OVERHEIDop.versieInformatie"/>
  </office:meta>
</office:document-meta>
</file>