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bouwen van 6 twee-onder-één kapwoningen en 25 rijtjeswoningen (veld 9), Het Goeie Spoor 99 t/m 125, Signaalhoorn 1 t/m 17 en Spoorbedding 51 t/m 65</text:p>
      <text:section text:name="zakelijke-mededeling_id1-3-2" text:style-name="zakelijke-mededeling">
        <text:section text:name="zakelijke-mededeling-tekst_id1-3-2-1" text:style-name="zakelijke-mededeling-tekst">
          <text:section text:name="tekst_id1-3-2-1-1" text:style-name="tekst">
            <text:p text:style-name="common-al">De Ronde Venen heeft op 3 augustus 2026 een omgevingsvergunning met zaaknummer Z2026-001075 verleend. De gemeente geeft hiermee toestemming voor het bouwen van 6 twee-onder-één kapwoningen en 25 rijtjeswoningen (veld 9) op locatie Het Goeie Spoor 99 t/m 125, Signaalhoorn 1 t/m 17 en Spoorbedding 51 t/m 65 in Wilnis. Het betreft de volgende activiteit:</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14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Omgeving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365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5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5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075</meta:user-defined>
    <meta:user-defined meta:name="DCTERMS.abstract">Betreft:  Besluit op locatie Het Goeie Spoor 99 t/m 125, Signaalhoorn 1 t/m 17 en Spoorbedding 51 t/m 65</meta:user-defined>
    <dc:language>nl</dc:language>
    <meta:user-defined meta:name="OVERHEIDop.locatietype/OVERHEIDop.gebiedsmarkering">Vlak</meta:user-defined>
    <meta:user-defined meta:name="DC.title">Kennisgeving VERLEENDE omgevingsvergunning voor het bouwen van 6 twee-onder-één kapwoningen en 25 rijtjeswoningen (veld 9), Het Goeie Spoor 99 t/m 125, Signaalhoorn 1 t/m 17 en Spoorbedding 51 t/m 65</meta:user-defined>
    <meta:user-defined meta:name="DCTERMS.W3CDTF/DCTERMS.available">2026-08-05</meta:user-defined>
    <meta:user-defined meta:name="DCTERMS.W3CDTF/OVERHEIDop.jaargang">2026</meta:user-defined>
    <meta:user-defined meta:name="OVERHEIDop.publicationIssue">373652</meta:user-defined>
    <meta:user-defined meta:name="OVERHEIDop.GmbID/DC.identifier">gmb-2026-373652</meta:user-defined>
    <meta:user-defined meta:name="OVERHEIDop.versieInformatie"/>
  </office:meta>
</office:document-meta>
</file>