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ntheffing behandelen - 05-10-2026 plaatsen van een torenkraan i.v.m. uitvoeren van onderhoudswerkzaamheden aan de Knoptoren - Kerkdijk-Noord 8, 5491AR Sint-Oedenrode	</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Meierijstad heeft op 3 augustus 2026 besloten om een aangevraagde ontheffing behandelen voor het adres Kerkdijk-Noord 8, 5491AR Sint-Oedenrode te verlenen. </text:p>
            <text:p text:style-name="common-al"/>
            <text:p text:style-name="common-al">
            <text:span text:style-name="nadrukvet"> Gegevens aanvraag</text:span>
          </text:p>
            <text:p text:style-name="common-al"> Omschrijving: 05-10-2026 plaatsen van een torenkraan i.v.m. uitvoeren van onderhoudswerkzaamheden aan de Knoptoren</text:p>
            <text:p text:style-name="common-al"> Locatie: Kerkdijk-Noord 8, 5491AR Sint-Oedenrode</text:p>
            <text:p text:style-name="common-al"> Zaaknummer: OH-2026-3306</text:p>
            <text:p text:style-name="common-al"> Verzenddatum van het besluit: 03-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de burgemeester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H-2026-3306.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7364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4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4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H-2026-3306</meta:user-defined>
    <meta:user-defined meta:name="DCTERMS.abstract">Gemeente Meierijstad - te verlenen - ontheffing behandelen - 05-10-2026 plaatsen van een torenkraan i.v.m. uitvoeren van onderhoudswerkzaamheden aan de Knoptoren - Kerkdijk-Noord 8, 5491AR Sint-Oedenrode</meta:user-defined>
    <dc:language>nl</dc:language>
    <meta:user-defined meta:name="OVERHEIDop.locatietype/OVERHEIDop.gebiedsmarkering">Adres</meta:user-defined>
    <meta:user-defined meta:name="DC.title">Gemeente Meierijstad - te verlenen - ontheffing behandelen - 05-10-2026 plaatsen van een torenkraan i.v.m. uitvoeren van onderhoudswerkzaamheden aan de Knoptoren - Kerkdijk-Noord 8, 5491AR Sint-Oedenrode</meta:user-defined>
    <meta:user-defined meta:name="DCTERMS.W3CDTF/DCTERMS.available">2026-08-05</meta:user-defined>
    <meta:user-defined meta:name="DCTERMS.W3CDTF/OVERHEIDop.jaargang">2026</meta:user-defined>
    <meta:user-defined meta:name="OVERHEIDop.publicationIssue">373643</meta:user-defined>
    <meta:user-defined meta:name="OVERHEIDop.GmbID/DC.identifier">gmb-2026-373643</meta:user-defined>
    <meta:user-defined meta:name="OVERHEIDop.versieInformatie"/>
  </office:meta>
</office:document-meta>
</file>