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2 bomen op de locatie Zevenend 26, 1251RN te Laren, ingekomen 1 augustus 2026 (zaaknummer OMG 2026-037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2 bomen op de locatie Zevenend 26, 1251RN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7364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2 bomen op de locatie Zevenend 26, 1251RN te Laren, ingekomen 1 augustus 2026 (zaaknummer OMG 2026-0374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41</meta:user-defined>
    <meta:user-defined meta:name="OVERHEIDop.GmbID/DC.identifier">gmb-2026-373641</meta:user-defined>
    <meta:user-defined meta:name="OVERHEIDop.versieInformatie"/>
  </office:meta>
</office:document-meta>
</file>