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Torenlaan 70, 1261GG te Blaricum, ingekomen 31 juli 2026 (zaaknummer OMG 2026-037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vellen van 1 boom op de locatie Torenlaan 70, 1261GG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736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Torenlaan 70, 1261GG te Blaricum, ingekomen 31 juli 2026 (zaaknummer OMG 2026-0373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40</meta:user-defined>
    <meta:user-defined meta:name="OVERHEIDop.GmbID/DC.identifier">gmb-2026-373640</meta:user-defined>
    <meta:user-defined meta:name="OVERHEIDop.versieInformatie"/>
  </office:meta>
</office:document-meta>
</file>