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2 bomen op de locatie Werkdroger 1, 1251CM te Laren, ingekomen 30 juli 2026 (zaaknummer OMG 2026-037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llen van 2 bomen op de locatie Werkdroger 1, 1251CM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736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2 bomen op de locatie Werkdroger 1, 1251CM te Laren, ingekomen 30 juli 2026 (zaaknummer OMG 2026-0372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39</meta:user-defined>
    <meta:user-defined meta:name="OVERHEIDop.GmbID/DC.identifier">gmb-2026-373639</meta:user-defined>
    <meta:user-defined meta:name="OVERHEIDop.versieInformatie"/>
  </office:meta>
</office:document-meta>
</file>