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Binnenweg 4, 1261EK te Blaricum, het renoveren van bestaande gevelopeningen en renoveren en isoleren van de bestaande rieten kap (huisnummers 2-4) (zaaknummer OMG 2026-031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renoveren van bestaande gevelopeningen en renoveren en isoleren van de bestaande rieten kap (huisnummers 2-4) op de locatie Binnenweg 4, 1261EK te Blaricum.</text:p>
            <text:p text:style-name="common-al">
            <text:span text:style-name="nadrukvet">Wanneer neemt de gemeente een besluit over de aanvraag?</text:span>
          </text:p>
            <text:p text:style-name="common-al">Door de gemeente is op 3 augustus 2026 besloten de beslistermijn op de aanvraag te verlengen met een termijn van maximaal zes weken.</text:p>
            <text:p text:style-name="common-al">Waarschijnlijk neemt de gemeente uiterlijk 2 oktober 2026 een definitief besluit over de aanvraag. U kunt tegen de verlenging van de beslistermijn geen bezwaar indien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iets te bouwen, verbouwen, slopen, kappen of aan te leggen. Met dit bericht laat de gemeente u weten dat er misschien iets verandert in uw omgeving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7363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Verlengen beslistermijn omgevingsvergunning Binnenweg 4, 1261EK te Blaricum, het renoveren van bestaande gevelopeningen en renoveren en isoleren van de bestaande rieten kap (huisnummers 2-4) (zaaknummer OMG 2026-0311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38</meta:user-defined>
    <meta:user-defined meta:name="OVERHEIDop.GmbID/DC.identifier">gmb-2026-373638</meta:user-defined>
    <meta:user-defined meta:name="OVERHEIDop.versieInformatie"/>
  </office:meta>
</office:document-meta>
</file>