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fessor van Reeslaan 3, 1261CS te Blaricum, het realiseren van een nieuwbouwwoning (zaaknummer OMG 2026-030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realiseren van een nieuwbouwwoning op de locatie Professor van Reeslaan 3, 1261CS te Blaricum.</text:p>
            <text:p text:style-name="common-al">
            <text:span text:style-name="nadrukvet">Wanneer neemt de gemeente een besluit over de aanvraag?</text:span>
          </text:p>
            <text:p text:style-name="common-al">Door de gemeente is op 3 augustus 2026 besloten de beslistermijn op de aanvraag te verlengen met een termijn van maximaal zes weken.</text:p>
            <text:p text:style-name="common-al">Waarschijnlijk neemt de gemeente uiterlijk 13 okto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736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en beslistermijn omgevingsvergunning Professor van Reeslaan 3, 1261CS te Blaricum, het realiseren van een nieuwbouwwoning (zaaknummer OMG 2026-0304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37</meta:user-defined>
    <meta:user-defined meta:name="OVERHEIDop.GmbID/DC.identifier">gmb-2026-373637</meta:user-defined>
    <meta:user-defined meta:name="OVERHEIDop.versieInformatie"/>
  </office:meta>
</office:document-meta>
</file>