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vangen van kozijnen bij Meridiaan 16 t/m 34 op het perceel Meridiaan 16 A, 3813 AV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vervangen van kozijnen bij Meridiaan 16 t/m 34 op het perceel Meridiaan 16 A, 3813 AV Amersfoort</text:span>
          </text:p>
            <text:p text:style-name="common-al">De Gemeente Amersfoort heeft op 03-08-2026  een omgevingsvergunning verleend voor het vervangen van kozijnen bij Meridiaan 16 t/m 34 op het perceel Meridiaan 16 A, 3813 AV Amersfoort, met kenmerk CLZ-00037877.</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3-08-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363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3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3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7877</meta:user-defined>
    <dc:language>nl</dc:language>
    <meta:user-defined meta:name="OVERHEIDop.locatietype/OVERHEIDop.gebiedsmarkering">Punt</meta:user-defined>
    <meta:user-defined meta:name="DC.title">Verleende omgevingsvergunning voor het vervangen van kozijnen bij Meridiaan 16 t/m 34 op het perceel Meridiaan 16 A, 3813 AV Amersfoort</meta:user-defined>
    <meta:user-defined meta:name="DCTERMS.W3CDTF/DCTERMS.available">2026-08-05</meta:user-defined>
    <meta:user-defined meta:name="DCTERMS.W3CDTF/OVERHEIDop.jaargang">2026</meta:user-defined>
    <meta:user-defined meta:name="OVERHEIDop.publicationIssue">373634</meta:user-defined>
    <meta:user-defined meta:name="OVERHEIDop.GmbID/DC.identifier">gmb-2026-373634</meta:user-defined>
    <meta:user-defined meta:name="OVERHEIDop.versieInformatie"/>
  </office:meta>
</office:document-meta>
</file>