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Het Rond, aanvraag evenementenvergunning Kermis</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p 23 juli 2026 een aanvraag voor een evenementenvergunning ontvangen. De vergunning is aangevraagd voor de kermis op 23, 24, 25 oktober van 13.00 tot 22.00 uur, 26, 27 oktober van 13.00 tot 20.00 uur en 28 oktober 2026 van 13.00 tot 19.00 uur aan Het Rond in Houten.</text:p>
            <text:p text:style-name="common-al"/>
            <text:p text:style-name="common-al">
            <text:span text:style-name="nadrukvet">Heeft u vragen over de aanvraag?</text:span>
          </text:p>
            <text:p text:style-name="common-al">Hiervoor kunt u bellen met de gemeente via het telefoonnummer 030 – 63 92 61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6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Houten, Het Rond, aanvraag evenementenvergunning Kermis</meta:user-defined>
    <meta:user-defined meta:name="DCTERMS.W3CDTF/DCTERMS.available">2026-08-05</meta:user-defined>
    <meta:user-defined meta:name="DCTERMS.W3CDTF/OVERHEIDop.jaargang">2026</meta:user-defined>
    <meta:user-defined meta:name="OVERHEIDop.publicationIssue">373632</meta:user-defined>
    <meta:user-defined meta:name="OVERHEIDop.GmbID/DC.identifier">gmb-2026-373632</meta:user-defined>
    <meta:user-defined meta:name="OVERHEIDop.versieInformatie"/>
  </office:meta>
</office:document-meta>
</file>