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Rielsedijk 17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Rielsedijk 17 5663PJ Geldrop</text:p>
            <text:p text:style-name="common-al">Datum ontvangst: 02-08-2026</text:p>
            <text:p text:style-name="common-al">Omschrijving: Inrit/uitrit tuinpoort</text:p>
            <text:p text:style-name="common-al">Zaaknummer: 17713810682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736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713810682</meta:user-defined>
    <meta:user-defined meta:name="DCTERMS.abstract">Inrit/uitrit tuinpoort</meta:user-defined>
    <dc:language>nl</dc:language>
    <meta:user-defined meta:name="OVERHEIDop.locatietype/OVERHEIDop.gebiedsmarkering">Vlak</meta:user-defined>
    <meta:user-defined meta:name="DC.title">Kennisgeving ontvangst aanvraag omgevingsvergunning Rielsedijk 17 Geldro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30</meta:user-defined>
    <meta:user-defined meta:name="OVERHEIDop.GmbID/DC.identifier">gmb-2026-373630</meta:user-defined>
    <meta:user-defined meta:name="OVERHEIDop.versieInformatie"/>
  </office:meta>
</office:document-meta>
</file>