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nd van Cuijk - Melding Besluit activiteiten leefomgeving (Bal) - Romeinenstraat 14 Beu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Land van Cuijk delen mee dat zij de volgende melding hebben ontvangen:</text:p>
            <text:p text:style-name="common-al">Voor:   Grootschalig tanken van voertuigen met vloeibare brandstoffen</text:p>
            <text:p text:style-name="common-al">Locatie:  Romeinenstraat 14, 5835 DX te Beugen</text:p>
            <text:p text:style-name="common-al">DSO-kenmerk:  2026063000463</text:p>
            <text:p text:style-name="common-al">Zaaknummer:  Z/509654 </text:p>
            <text:p text:style-name="common-al">Datum ontvangen:  30 juni 2026</text:p>
            <text:p text:style-name="common-al">Tegen deze meld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362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2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2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09654 </meta:user-defined>
    <dc:language>nl</dc:language>
    <meta:user-defined meta:name="OVERHEIDop.locatietype/OVERHEIDop.gebiedsmarkering">Adres</meta:user-defined>
    <meta:user-defined meta:name="DC.title">Gemeente Land van Cuijk - Melding Besluit activiteiten leefomgeving (Bal) - Romeinenstraat 14 Beug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24</meta:user-defined>
    <meta:user-defined meta:name="OVERHEIDop.GmbID/DC.identifier">gmb-2026-373624</meta:user-defined>
    <meta:user-defined meta:name="OVERHEIDop.versieInformatie"/>
  </office:meta>
</office:document-meta>
</file>