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vergroten van de tweede verdieping aan de achterkant van de woning door het aanpassen van de kapconstructie, Ruyghweg 100 1781DN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Ruyghweg 100 1781DN Den Helder, vergroten van de tweede verdieping aan de achterkant van de woning door het aanpassen van de kapconstructie</text:p>
            <text:p text:style-name="common-al">Datum ontvangst: 03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736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02</meta:user-defined>
    <meta:user-defined meta:name="DCTERMS.abstract">vergroten van de tweede verdieping aan de achterkant van de woning door het aanpassen van de kapconstru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vergroten van de tweede verdieping aan de achterkant van de woning door het aanpassen van de kapconstructie, Ruyghweg 100 1781DN Den Held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23</meta:user-defined>
    <meta:user-defined meta:name="OVERHEIDop.GmbID/DC.identifier">gmb-2026-373623</meta:user-defined>
    <meta:user-defined meta:name="OVERHEIDop.versieInformatie"/>
  </office:meta>
</office:document-meta>
</file>