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 en splitsen van een woning, Oude Larenseweg 113, 113a, 7217PC Har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is deze Omgevingsvergunning bekendgemaakt aan de aanvrager van de vergunning:</text:p>
            <text:p text:style-name="common-al">Oude Larenseweg 113, 113a, 7217PC Harfsen, het verbouwen en splitsen van een woning, Z2026-00452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362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2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452</meta:user-defined>
    <meta:user-defined meta:name="DCTERMS.abstract">Z2026-00452 Oude Larenseweg 113, 113a, 7217PC Harfsen</meta:user-defined>
    <dc:language>nl</dc:language>
    <meta:user-defined meta:name="OVERHEIDop.locatietype/OVERHEIDop.gebiedsmarkering">Vlak</meta:user-defined>
    <meta:user-defined meta:name="DC.title">Bekendgemaakte Omgevingsvergunning voor het verbouwen en splitsen van een woning, Oude Larenseweg 113, 113a, 7217PC Harf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621</meta:user-defined>
    <meta:user-defined meta:name="OVERHEIDop.GmbID/DC.identifier">gmb-2026-373621</meta:user-defined>
    <meta:user-defined meta:name="OVERHEIDop.versieInformatie"/>
  </office:meta>
</office:document-meta>
</file>