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BOPA voor het plaatsen van een hoogspanningsstation te Voltaweg 2b 3225MA  Hellevoe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een hoogspanningsstationanningsstation aan Voltaweg 2b 3225MA  Hellevoetsluis</text:span>
          </text:p>
            <text:p text:style-name="common-al">De gemeente Voorne aan Zee heeft een omgevingsvergunning verleend. De gemeente geeft hiermee toestemming voor het plaatsen van een hoogspanningsstation aan Voltaweg 2b 3225MA  Hellevoetsluis. De vergunning is verleend met een buitenplanse omgevingsplan activiteit. (BOPA)</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361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61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2ESUITE954422026</meta:user-defined>
    <dc:language>nl</dc:language>
    <meta:user-defined meta:name="DC.title">Reguliere procedure - Verleend definitief besluit omgevingsvergunning BOPA voor het plaatsen van een hoogspanningsstation te Voltaweg 2b 3225MA  Hellevoetsluis</meta:user-defined>
    <meta:user-defined meta:name="OVERHEIDop.locatietype/OVERHEIDop.gebiedsmarkering">GeometrieRef</meta:user-defined>
    <meta:user-defined meta:name="DCTERMS.W3CDTF/DCTERMS.available">2026-08-05</meta:user-defined>
    <meta:user-defined meta:name="DCTERMS.W3CDTF/OVERHEIDop.jaargang">2026</meta:user-defined>
    <meta:user-defined meta:name="OVERHEIDop.externeBijlage">afwijkvergunning|exb-2026-27885</meta:user-defined>
    <meta:user-defined meta:name="OVERHEIDop.publicationIssue">373614</meta:user-defined>
    <meta:user-defined meta:name="OVERHEIDop.GmbID/DC.identifier">gmb-2026-373614</meta:user-defined>
    <meta:user-defined meta:name="OVERHEIDop.versieInformatie"/>
  </office:meta>
</office:document-meta>
</file>