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Westerplein 6, 1901NA Castricum, verkrijgen terrasvergunning Huis van Hilde, verzenddatum 3 augustus 2026 (Z2026-0000404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7361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reclame</meta:user-defined>
    <meta:user-defined meta:name="OVERHEIDop.referentienummer">Rx.Mission zaak Z2026-00004046</meta:user-defined>
    <meta:user-defined meta:name="DCTERMS.abstract">Westerplein 6, 1901NA Castricum, verkrijgen terrasvergunning Huis van Hilde, verzenddatum 3 augustus 2026 (Z2026-00004046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Castricum, verlenging beslistermijn aanvraag omgevingsvergunning, Westerplein 6, 1901NA Castricum, verkrijgen terrasvergunning Huis van Hilde, verzenddatum 3 augustus 2026 (Z2026-0000404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11</meta:user-defined>
    <meta:user-defined meta:name="OVERHEIDop.GmbID/DC.identifier">gmb-2026-373611</meta:user-defined>
    <meta:user-defined meta:name="OVERHEIDop.versieInformatie"/>
  </office:meta>
</office:document-meta>
</file>