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464, Burgemeester de Zeeuwstraat 294, 2981AJ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3 augustus 2026 een besluit genomen op de aanvraag met Z2026-00000464 voor de vluchtroute schoolgebouw d.m.v. toevoeging spiltrap op locatie, Burgemeester de Zeeuwstraat 294, 2981AJ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Technische bouwactiviteit (artikel 5.1, lid 2, onder a)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4 septem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7360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64</meta:user-defined>
    <meta:user-defined meta:name="DCTERMS.abstract">Betreft: Vluchtroute schoolgebouw d.m.v. toevoeging spiltrap [Z2026-00000464], Burgemeester de Zeeuwstraat 294, 2981AJ Ridderk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mgevingsvergunning Z2026-00000464, Burgemeester de Zeeuwstraat 294, 2981AJ Ridd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08</meta:user-defined>
    <meta:user-defined meta:name="OVERHEIDop.GmbID/DC.identifier">gmb-2026-373608</meta:user-defined>
    <meta:user-defined meta:name="OVERHEIDop.versieInformatie"/>
  </office:meta>
</office:document-meta>
</file>