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en een ontheffing artikel 35 Alcoholwet voor Dineren in het Maisveld van 9 tot en met 19 september 2026 op de locatie Zuiderzeeweg 4 A Middenmeer, zaaknummer Z-633386</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en een ontheffing artikel 35 Alcoholwet ontvangen. De aanvraag is voor Dineren in het Maisveld van 9 tot en met 19 september 2026 op de locatie Zuiderzeeweg 4 A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25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36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en een ontheffing artikel 35 Alcoholwet voor Dineren in het Maisveld van 9 tot en met 19 september 2026 op de locatie Zuiderzeeweg 4 A Middenmeer, zaaknummer Z-633386</meta:user-defined>
    <meta:user-defined meta:name="DCTERMS.W3CDTF/DCTERMS.available">2026-08-05</meta:user-defined>
    <meta:user-defined meta:name="DCTERMS.W3CDTF/OVERHEIDop.jaargang">2026</meta:user-defined>
    <meta:user-defined meta:name="OVERHEIDop.publicationIssue">373607</meta:user-defined>
    <meta:user-defined meta:name="OVERHEIDop.GmbID/DC.identifier">gmb-2026-373607</meta:user-defined>
    <meta:user-defined meta:name="OVERHEIDop.versieInformatie"/>
  </office:meta>
</office:document-meta>
</file>