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iverse werkzaamheden Beekvliet, omgeving Dammerweg, 7271 PD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besluit genomen op de aanvraag met zaaknummer Z2026-00001170 voor het diverse werkzaamheden Beekvliet op locatie omgeving Dammerweg, 7271 PD Borculo. De besluitdatum is tevens de verzenddatum. De vergunning is Afgebroken. Het besluit betreft de volgende activiteit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36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70</meta:user-defined>
    <meta:user-defined meta:name="DCTERMS.abstract">Betreft:  Besluit op locatie omgeving Dammerweg, 7271PD Borculo</meta:user-defined>
    <dc:language>nl</dc:language>
    <meta:user-defined meta:name="OVERHEIDop.locatietype/OVERHEIDop.gebiedsmarkering">Vlak</meta:user-defined>
    <meta:user-defined meta:name="DC.title">Toestemming voor diverse werkzaamheden Beekvliet, omgeving Dammerweg, 7271 PD Borcu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01</meta:user-defined>
    <meta:user-defined meta:name="OVERHEIDop.GmbID/DC.identifier">gmb-2026-373601</meta:user-defined>
    <meta:user-defined meta:name="OVERHEIDop.versieInformatie"/>
  </office:meta>
</office:document-meta>
</file>