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wijzigen van de bestemming aan Unemastraat 13, 9171 LC Blije, Blija (BJA00) A 2647</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6-186202. De omgevingsvergunning is verleend. De gemeente geeft hiermee toestemming voor het wijzigen van de bestemming aan Unemastraat 13, 9171 LC Blije, Blija (BJA00) A 2647. Dit is een buitenplanse omgevingsplanactiviteit.</text:p>
            <text:p text:style-name="common-al">
            
          </text:p>
            <text:p text:style-name="common-al">Het besluit is verzonden op 03-08-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35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86202</meta:user-defined>
    <meta:user-defined meta:name="DCTERMS.abstract">Verleende omgevingsvergunning voor een buitenplanse omgevingsplanactiviteit op locatie Unemastraat 13, 9171 LC Blije, Blija (BJA00) A 2647.</meta:user-defined>
    <dc:language>nl</dc:language>
    <meta:user-defined meta:name="DC.title">Besluit op aanvraag omgevingsvergunning voor het wijzigen van de bestemming aan Unemastraat 13, 9171 LC Blije, Blija (BJA00) A 2647</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7884</meta:user-defined>
    <meta:user-defined meta:name="OVERHEIDop.publicationIssue">373597</meta:user-defined>
    <meta:user-defined meta:name="OVERHEIDop.GmbID/DC.identifier">gmb-2026-373597</meta:user-defined>
    <meta:user-defined meta:name="OVERHEIDop.versieInformatie"/>
  </office:meta>
</office:document-meta>
</file>