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voor Vlooienmarkt Niedorphal 7 november 2026 op de locatie Hartweg 35 Winkel, zaaknummer Z-632733</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ontvangen. De aanvraag is voor Vlooienmarkt Niedorphal 7 november 2026 op de locatie Hartweg 35 Winkel.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22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735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voor Vlooienmarkt Niedorphal 7 november 2026 op de locatie Hartweg 35 Winkel, zaaknummer Z-632733</meta:user-defined>
    <meta:user-defined meta:name="DCTERMS.W3CDTF/DCTERMS.available">2026-08-05</meta:user-defined>
    <meta:user-defined meta:name="DCTERMS.W3CDTF/OVERHEIDop.jaargang">2026</meta:user-defined>
    <meta:user-defined meta:name="OVERHEIDop.publicationIssue">373592</meta:user-defined>
    <meta:user-defined meta:name="OVERHEIDop.GmbID/DC.identifier">gmb-2026-373592</meta:user-defined>
    <meta:user-defined meta:name="OVERHEIDop.versieInformatie"/>
  </office:meta>
</office:document-meta>
</file>