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luit: het slopen van de oude schuur en bouwen van een nieuwe schuur, Kerkweg 8 te Coe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vergunning – <text:span text:style-name="nadrukvet">buiten behandeling</text:span></text:p>
            <text:p text:style-name="common-al">
            <text:span text:style-name="nadrukvet">Zaak:</text:span> Z2026-007091</text:p>
            <text:p text:style-name="common-al">
            <text:span text:style-name="nadrukvet">Ontvangen op:</text:span> 03-04-2026</text:p>
            <text:p text:style-name="common-al">
            <text:span text:style-name="nadrukvet">Locatie:</text:span> Kerkweg 8 7741PJ Coevorden</text:p>
            <text:p text:style-name="common-al">
            <text:span text:style-name="nadrukvet">Projectomschrijving:</text:span> het slopen van de oude schuur en bouwen van een nieuwe schuur</text:p>
            <text:p text:style-name="last-al">Burgemeester en wethouders van Coevorden maken bekend dat deze aanvraag <text:span text:style-name="nadrukvet">buiten behandeling is gesteld.</text:span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735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oevo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2026-007091</meta:user-defined>
    <meta:user-defined meta:name="DCTERMS.abstract">het slopen van de oude schuur en bouwen van een nieuwe sch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– besluit: het slopen van de oude schuur en bouwen van een nieuwe schuur, Kerkweg 8 te Coevor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91</meta:user-defined>
    <meta:user-defined meta:name="OVERHEIDop.GmbID/DC.identifier">gmb-2026-373591</meta:user-defined>
    <meta:user-defined meta:name="OVERHEIDop.versieInformatie"/>
  </office:meta>
</office:document-meta>
</file>