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erkstraat 441-H 1017H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begane grond ten behoeve van een nieuwe woning</text:p>
            <text:p text:style-name="common-al">Besluit: verleend</text:p>
            <text:p text:style-name="common-al">Besluit verzonden op: 03-08-2026</text:p>
            <text:p text:style-name="common-al">Zaakadres: Kerkstraat 441-H 1017HZ Amsterdam</text:p>
            <text:p text:style-name="common-al">Zaaknummer: Z2026-026960</text:p>
            <text:p text:style-name="common-al">DSO-nummer: 20260618015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696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960</meta:user-defined>
    <meta:user-defined meta:name="DCTERMS.abstract">veranderen van de begane grond ten behoeve van een nieuw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erkstraat 441-H 1017HZ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89</meta:user-defined>
    <meta:user-defined meta:name="OVERHEIDop.GmbID/DC.identifier">gmb-2026-373589</meta:user-defined>
    <meta:user-defined meta:name="OVERHEIDop.versieInformatie"/>
  </office:meta>
</office:document-meta>
</file>