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Stouweweg 9 7671SH Vriezenveen, legaliseren van de paardenbak, ontvangen op 31-07-2026, zaaknummer TR-Z2026-0016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Afwijken van regels in het omgevingsplan</text:p>
            <text:p text:style-name="common-al">
            <text:span text:style-name="nadrukvet">Waar:</text:span> Stouweweg 9 7671SH Vriezenveen</text:p>
            <text:p text:style-name="common-al">
            <text:span text:style-name="nadrukvet">Project:</text:span> legaliseren van de paardenbak</text:p>
            <text:p text:style-name="common-al">
            <text:span text:style-name="nadrukvet">Ingekomen:</text:span> 31-07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358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TR-Z2026-001655</meta:user-defined>
    <meta:user-defined meta:name="DCTERMS.abstract">legaliseren van de paardenb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Twenterand - aanvraag omgevingsvergunning, Stouweweg 9 7671SH Vriezenveen, legaliseren van de paardenbak, ontvangen op 31-07-2026, zaaknummer TR-Z2026-001655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3586</meta:user-defined>
    <meta:user-defined meta:name="OVERHEIDop.GmbID/DC.identifier">gmb-2026-373586</meta:user-defined>
    <meta:user-defined meta:name="OVERHEIDop.versieInformatie"/>
  </office:meta>
</office:document-meta>
</file>