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wijzigen van de bedrijfsvoering (2 varianten), Ommerkanaal 27 7701RC Dedems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     13 juli 2026</text:span>
          </text:p>
            <text:p text:style-name="common-al">
            <text:span text:style-name="nadrukvet">Locatie:</text:span> Ommerkanaal 27 7701RC Dedemsvaart</text:p>
            <text:p text:style-name="common-al">
            <text:span text:style-name="nadrukvet">Zaakomschrijving:</text:span> het wijzigen van de bedrijfsvoering (2 varianten)</text:p>
            <text:p text:style-name="common-al">
            <text:span text:style-name="nadrukvet">Zaaknummer:</text:span> 117394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Veehouderij</text:p>
              </text:list-item>
            </text:list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Hardenberg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17394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35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173949</meta:user-defined>
    <meta:user-defined meta:name="DCTERMS.abstract">het wijzigen van de bedrijfsvoering (2 variante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het wijzigen van de bedrijfsvoering (2 varianten), Ommerkanaal 27 7701RC Dedemsvaa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73582</meta:user-defined>
    <meta:user-defined meta:name="OVERHEIDop.GmbID/DC.identifier">gmb-2026-373582</meta:user-defined>
    <meta:user-defined meta:name="OVERHEIDop.versieInformatie"/>
  </office:meta>
</office:document-meta>
</file>