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Henri Polaklaan 29-1 1018CR Amsterdam, Henri Polaklaan 29-2 1018CR Amsterdam, Henri Polaklaan 29-3 1018C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eerste tot en met de derde verdiepingen aan de achterzijde van het pand met het behoud van de woonfunctie</text:p>
            <text:p text:style-name="common-al">Besluit: geweigerd</text:p>
            <text:p text:style-name="common-al">Besluit verzonden op: 30-07-2026</text:p>
            <text:p text:style-name="common-al">Zaakadres: Henri Polaklaan 29-1 1018CR Amsterdam, Henri Polaklaan 29-2 1018CR Amsterdam, Henri Polaklaan 29-3 1018CR Amsterdam</text:p>
            <text:p text:style-name="common-al">Zaaknummer: Z2026-015286</text:p>
            <text:p text:style-name="common-al">DSO-nummer: 202604070021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5286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5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15286</meta:user-defined>
    <meta:user-defined meta:name="DCTERMS.abstract">vergroten van de eerste tot en met de derde verdiepingen aan de achterzijde van het pand met het behoud van de woonfun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geweigerd Henri Polaklaan 29-1 1018CR Amsterdam, Henri Polaklaan 29-2 1018CR Amsterdam, Henri Polaklaan 29-3 1018CR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78</meta:user-defined>
    <meta:user-defined meta:name="OVERHEIDop.GmbID/DC.identifier">gmb-2026-373578</meta:user-defined>
    <meta:user-defined meta:name="OVERHEIDop.versieInformatie"/>
  </office:meta>
</office:document-meta>
</file>