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t.h.v. Stokerwei 11, 5551RL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3-08-2026 een besluit genomen op de aanvraag voor een omgevingsvergunning met zaaknummer <text:span text:style-name="nadrukvet">508448</text:span>.</text:p>
            <text:p text:style-name="common-al">De zaak betreft locatie t.h.v. Stokerwei 11, 5551RL Valkenswaard en heeft de omschrijving "kappen boom, 2x kastanjes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04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35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8448</meta:user-defined>
    <meta:user-defined meta:name="DCTERMS.abstract">kappen boom, 2x kastanjes, t.h.v. Stokerwei 1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t.h.v. Stokerwei 11, 5551RL Valkenswaa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77</meta:user-defined>
    <meta:user-defined meta:name="OVERHEIDop.GmbID/DC.identifier">gmb-2026-373577</meta:user-defined>
    <meta:user-defined meta:name="OVERHEIDop.versieInformatie"/>
  </office:meta>
</office:document-meta>
</file>