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Emilie Knappertstraat 28 2037LZ Haarlem, 0392-2026-0067687, het isoleren en renoveren van het dak, verzonden 0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5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7687</meta:user-defined>
    <meta:user-defined meta:name="DCTERMS.abstract">het isoleren en renoveren van het dak</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Emilie Knappertstraat 28 2037LZ Haarlem, 0392-2026-0067687, het isoleren en renoveren van het dak, verzonden 03-08-2026</meta:user-defined>
    <meta:user-defined meta:name="DCTERMS.W3CDTF/DCTERMS.available">2026-08-05</meta:user-defined>
    <meta:user-defined meta:name="DCTERMS.W3CDTF/OVERHEIDop.jaargang">2026</meta:user-defined>
    <meta:user-defined meta:name="OVERHEIDop.publicationIssue">373576</meta:user-defined>
    <meta:user-defined meta:name="OVERHEIDop.GmbID/DC.identifier">gmb-2026-373576</meta:user-defined>
    <meta:user-defined meta:name="OVERHEIDop.versieInformatie"/>
  </office:meta>
</office:document-meta>
</file>