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Aubade 37- 43 en 47 - 51 te Zaandam - het bouwen van dakkapellen op de voorgevel van de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6182 - het bouwen van dakkapellen op de voorgevel van de woningen - op de locatie Aubade 37- 43 en 47 - 51 te Zaandam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357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182</meta:user-defined>
    <dc:language>nl</dc:language>
    <meta:user-defined meta:name="OVERHEIDop.locatietype/OVERHEIDop.gebiedsmarkering">Vlak</meta:user-defined>
    <meta:user-defined meta:name="DC.title">Verlenging beslistermijn omgevingsvergunning - Aubade 37- 43 en 47 - 51 te Zaandam - het bouwen van dakkapellen op de voorgevel van de wonin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73</meta:user-defined>
    <meta:user-defined meta:name="OVERHEIDop.GmbID/DC.identifier">gmb-2026-373573</meta:user-defined>
    <meta:user-defined meta:name="OVERHEIDop.versieInformatie"/>
  </office:meta>
</office:document-meta>
</file>