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intern wijzigen gebouw Gaslab TU/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5-008434 </text:p>
            <text:p text:style-name="common-al"> Omschrijving: intern wijzigen gebouw Gaslab TU/e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n Dolech 2 5612AZ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0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5-00843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5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8434</meta:user-defined>
    <meta:user-defined meta:name="DCTERMS.abstract">intern wijzigen gebouw Gaslab TU/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intern wijzigen gebouw Gaslab TU/e</meta:user-defined>
    <meta:user-defined meta:name="OVERHEIDop.datumEindeReactietermijn">2026-09-15</meta:user-defined>
    <meta:user-defined meta:name="OVERHEIDop.terinzageleggingBG">https://publicaties.eindhoven.nl/dossier/EHV-ZP2025-00843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66</meta:user-defined>
    <meta:user-defined meta:name="OVERHEIDop.GmbID/DC.identifier">gmb-2026-373566</meta:user-defined>
    <meta:user-defined meta:name="OVERHEIDop.versieInformatie"/>
  </office:meta>
</office:document-meta>
</file>