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, melding Besluit activiteiten leefomgeving, Ostaderstraat 11,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sten maakt bekend dat er een melding ingevolge het Besluit activiteiten leefomgeving (Bal) is ontvangen.</text:p>
            <text:p text:style-name="common-al">Bedrijf: HMB B.V.</text:p>
            <text:p text:style-name="common-al">Locatie: Ostaderstraat 11 Asten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7 juli 2026</text:p>
            <text:p text:style-name="common-al">DSO-verzoeknummer: 2026072700556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2576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735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s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576 </meta:user-defined>
    <dc:language>nl</dc:language>
    <meta:user-defined meta:name="OVERHEIDop.locatietype/OVERHEIDop.gebiedsmarkering">Adres</meta:user-defined>
    <meta:user-defined meta:name="DC.title">Gemeente Asten, melding Besluit activiteiten leefomgeving, Ostaderstraat 11, A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64</meta:user-defined>
    <meta:user-defined meta:name="OVERHEIDop.GmbID/DC.identifier">gmb-2026-373564</meta:user-defined>
    <meta:user-defined meta:name="OVERHEIDop.versieInformatie"/>
  </office:meta>
</office:document-meta>
</file>