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Willem van Noortstraat 2, 4125 TP Hoef 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2-08-2026 heeft de gemeente een aanvraag omgevingsvergunning (regulier) ontvangen voor het perceel Willem van Noortstraat 2, 4125 TP Hoef en Haag. De aanvraag is geregistreerd onder zaaknummer OVR-2026-012135. De aanvraag betreft het aanleggen van een in-/uitrit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35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OVR-2026-012135</meta:user-defined>
    <dc:language>nl</dc:language>
    <meta:user-defined meta:name="OVERHEIDop.locatietype/OVERHEIDop.gebiedsmarkering">Punt</meta:user-defined>
    <meta:user-defined meta:name="DC.title">Ingekomen aanvraag omgevingsvergunning Willem van Noortstraat 2, 4125 TP Hoef en Haa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62</meta:user-defined>
    <meta:user-defined meta:name="OVERHEIDop.GmbID/DC.identifier">gmb-2026-373562</meta:user-defined>
    <meta:user-defined meta:name="OVERHEIDop.versieInformatie"/>
  </office:meta>
</office:document-meta>
</file>