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535, 1e Barendrechtseweg 180a, 2992BS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28 juli 2026 een besluit genomen op de aanvraag omgevingsvergunning Z2026-00000535 voor het plaatsen van een garage in de achtertuin op locatie 1e Barendrechtseweg 180a, 2992BS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omgevingsplanactiviteit bouwwerken (artikel 5.1, lid 1a, Omgevingswet)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 bezwaarschrift. Zorg er voor dat wij uw bezwaarschrift ontvangen voor 10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7355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5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35</meta:user-defined>
    <meta:user-defined meta:name="DCTERMS.abstract">Betreft: het plaatsen van een garage in de achtertuin [Z2026-00000535], 1e Barendrechtseweg 180a, 2992BS Barendrecht</meta:user-defined>
    <dc:language>nl</dc:language>
    <meta:user-defined meta:name="OVERHEIDop.locatietype/OVERHEIDop.gebiedsmarkering">Vlak</meta:user-defined>
    <meta:user-defined meta:name="DC.title">Kennisgeving besluit omgevingsvergunning Z2026-00000535, 1e Barendrechtseweg 180a, 2992BS Barendr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51</meta:user-defined>
    <meta:user-defined meta:name="OVERHEIDop.GmbID/DC.identifier">gmb-2026-373551</meta:user-defined>
    <meta:user-defined meta:name="OVERHEIDop.versieInformatie"/>
  </office:meta>
</office:document-meta>
</file>